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4FE20000BBDD000132A5E92565CD22A55430.svg" manifest:media-type="image/svg+xml"/>
  <manifest:file-entry manifest:full-path="Pictures/100000010000022A0000038762C4107AFFC0DF4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Arial1" fo:font-weight="bold" officeooo:rsid="001aac08" officeooo:paragraph-rsid="001aac08" style:font-weight-asian="bold" style:font-weight-complex="bold"/>
    </style:style>
    <style:style style:name="P2" style:family="paragraph" style:parent-style-name="Standard">
      <style:paragraph-properties fo:line-height="150%" fo:text-align="justify" style:justify-single-word="false"/>
      <style:text-properties style:font-name="Arial1" fo:font-weight="normal" officeooo:rsid="001aac08" officeooo:paragraph-rsid="001aac08" style:font-weight-asian="normal" style:font-weight-complex="normal"/>
    </style:style>
    <style:style style:name="P3" style:family="paragraph" style:parent-style-name="Standard">
      <style:paragraph-properties fo:line-height="150%" fo:text-align="justify" style:justify-single-word="false"/>
      <style:text-properties style:font-name="Arial1" fo:font-weight="normal" officeooo:rsid="001aac08" officeooo:paragraph-rsid="001aac08" fo:background-color="transparent" style:font-weight-asian="normal" style:font-weight-complex="normal"/>
    </style:style>
    <style:style style:name="P4" style:family="paragraph" style:parent-style-name="Standard">
      <style:paragraph-properties fo:line-height="150%" fo:text-align="justify" style:justify-single-word="false"/>
      <style:text-properties style:font-name="Arial1" fo:font-weight="normal" officeooo:rsid="001b474b" officeooo:paragraph-rsid="001b474b" fo:background-color="transparent" style:font-weight-asian="normal" style:font-weight-complex="normal"/>
    </style:style>
    <style:style style:name="P5" style:family="paragraph" style:parent-style-name="Standard">
      <style:paragraph-properties fo:line-height="150%" fo:text-align="justify" style:justify-single-word="false"/>
      <style:text-properties style:font-name="Arial1" fo:font-weight="normal" officeooo:rsid="001aac08" officeooo:paragraph-rsid="001aac08" fo:background-color="#ffff00" style:font-weight-asian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d9243" style:font-weight-asian="bold" style:font-weight-complex="bold"/>
    </style:style>
    <style:style style:name="T3" style:family="text">
      <style:text-properties officeooo:rsid="001b474b"/>
    </style:style>
    <style:style style:name="T4" style:family="text">
      <style:text-properties fo:background-color="transparent" loext:char-shading-value="0"/>
    </style:style>
    <style:style style:name="T5" style:family="text">
      <style:text-properties officeooo:rsid="001cde1b" fo:background-color="transparent" loext:char-shading-value="0"/>
    </style:style>
    <style:style style:name="T6" style:family="text">
      <style:text-properties officeooo:rsid="001d924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1" text:anchor-type="char" svg:x="14.563cm" svg:y="-0.065cm" svg:width="1.965cm" svg:height="2.237cm" draw:z-index="0"><draw:image xlink:href="Pictures/10004FE20000BBDD000132A5E92565CD22A55430.svg" xlink:type="simple" xlink:show="embed" xlink:actuate="onLoad" draw:mime-type="image/svg+xml"/><draw:image xlink:href="Pictures/100000010000022A0000038762C4107AFFC0DF47.png" xlink:type="simple" xlink:show="embed" xlink:actuate="onLoad" draw:mime-type="image/png"/></draw:frame></text:p>
      <text:p text:style-name="P1"/>
      <text:p text:style-name="P1"/>
      <text:p text:style-name="P1"/>
      <text:p text:style-name="P1"/>
      <text:p text:style-name="P1">AUTORITZACIÓ PER A LA PARTICIPACIÓ AL CÀSTING «<text:span text:style-name="T6">L’ESTEL DE NATZARET</text:span>»</text:p>
      <text:p text:style-name="P1"/>
      <text:p text:style-name="P2">Jo, ___________________________________ , amb DNI/NIE _____________________, com a pare/mare/tutor/a legal del/de la menor _____________________________, amb data de naixement __________________________, <text:span text:style-name="T1">AUTORITZO</text:span> expressament que el/la meu/meva fill/a participi en el càsting organitzat per <text:span text:style-name="T1">Joventut Artística de Calella, </text:span>que tindrà lloc el dia<text:span text:style-name="T1"> </text:span><text:span text:style-name="T2">20</text:span><text:span text:style-name="T1"> de </text:span><text:span text:style-name="T2">setembre</text:span><text:span text:style-name="T1"> de 2026 </text:span>al<text:span text:style-name="T1"> Teatre Orfeó Calellenc </text:span><text:span text:style-name="T4">(</text:span><text:span text:style-name="T5">C/ de l’Església, 249, 251, 08370 Calella, Barcelona</text:span><text:span text:style-name="T4">).</text:span></text:p>
      <text:p text:style-name="P5"/>
      <text:p text:style-name="P3">Així mateix, autoritzo la realització de proves d’interpretació, fotografia i/o enregistrament audiovisual necessàries exclusivament per al procés de selecció del càsting, d’acord amb la normativa vigent en matèria de protecció de dades i drets d’imatge.</text:p>
      <text:p text:style-name="P3"/>
      <text:p text:style-name="P3">Declaro que aquesta autorització es concedeix de manera lliure i voluntària, i que conec les condicions del càsting.</text:p>
      <text:p text:style-name="P3"/>
      <text:p text:style-name="P3">I perquè així consti, signo la present autorització.</text:p>
      <text:p text:style-name="P3"/>
      <text:p text:style-name="P3">A _______ , _______ <text:span text:style-name="T3">[població i </text:span>data<text:span text:style-name="T3">]</text:span>.</text:p>
      <text:p text:style-name="P3">Signatura del pare, mare o tutor/a legal:</text:p>
      <text:p text:style-name="P3"/>
      <text:p text:style-name="P3"/>
      <text:p text:style-name="P4">Nom i Cognoms:</text:p>
      <text:p text:style-name="P4">Telèfon de contacte:</text:p>
      <text:p text:style-name="P4">Correu electrònic: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a" fo:country="ES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ES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23T16:46:42.091000000</meta:creation-date>
    <dc:date>2026-09-14T20:38:56.873000000</dc:date>
    <meta:editing-duration>PT19M18S</meta:editing-duration>
    <meta:editing-cycles>5</meta:editing-cycles>
    <meta:generator>LibreOffice/7.4.0.3$Windows_X86_64 LibreOffice_project/f85e47c08ddd19c015c0114a68350214f7066f5a</meta:generator>
    <meta:document-statistic meta:table-count="0" meta:image-count="1" meta:object-count="0" meta:page-count="1" meta:paragraph-count="10" meta:word-count="150" meta:character-count="1070" meta:non-whitespace-character-count="930"/>
  </office:meta>
</office:document-meta>
</file>